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800000006006A4BDFE852221BD2.jpg" manifest:media-type="image/jpeg"/>
  <manifest:file-entry manifest:full-path="Pictures/100000000000055B000003802C9174D27F50757F.jpg" manifest:media-type="image/jpeg"/>
  <manifest:file-entry manifest:full-path="Pictures/100000000000080000000600A639247307117C91.jpg" manifest:media-type="image/jpeg"/>
  <manifest:file-entry manifest:full-path="Pictures/100000000000042D000002126D3278EB76D3D570.jpg" manifest:media-type="image/jpe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Courier New" svg:font-family="'Courier New'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</office:font-face-decls>
  <office:automatic-styles>
    <style:style style:name="Table1" style:family="table">
      <style:table-properties style:width="7.2785in" fo:margin-left="0in" fo:margin-top="0in" fo:margin-bottom="0in" table:align="left"/>
    </style:style>
    <style:style style:name="Table1.A" style:family="table-column">
      <style:table-column-properties style:column-width="7.2785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1pt solid #000000"/>
    </style:style>
    <style:style style:name="P1" style:family="paragraph" style:parent-style-name="Standard">
      <style:text-properties style:font-name="Arial" fo:font-size="10pt" style:font-name-asian="Arial1" style:font-size-asian="10pt" style:font-name-complex="Arial1" style:font-size-complex="10pt"/>
    </style:style>
    <style:style style:name="P2" style:family="paragraph" style:parent-style-name="Standard">
      <style:paragraph-properties fo:padding="0in" fo:border="none"/>
    </style:style>
    <style:style style:name="P3" style:family="paragraph" style:parent-style-name="Standard">
      <style:paragraph-properties fo:text-align="justify" style:justify-single-word="false" fo:padding="0in" fo:border="none"/>
    </style:style>
    <style:style style:name="P4" style:family="paragraph" style:parent-style-name="Standard">
      <style:paragraph-properties fo:padding="0in" fo:border="none"/>
      <style:text-properties fo:color="#ff0000" style:font-name="Arial" fo:font-size="10pt" style:font-name-asian="Arial1" style:font-size-asian="10pt" style:font-name-complex="Arial1" style:font-size-complex="10pt"/>
    </style:style>
    <style:style style:name="P5" style:family="paragraph" style:parent-style-name="Standard">
      <style:paragraph-properties fo:padding="0in" fo:border="none"/>
      <style:text-properties style:font-name="Arial" fo:font-size="10pt" style:font-name-asian="Arial1" style:font-size-asian="10pt" style:font-name-complex="Arial1" style:font-size-complex="10pt"/>
    </style:style>
    <style:style style:name="P6" style:family="paragraph" style:parent-style-name="Standard">
      <style:paragraph-properties fo:padding="0in" fo:border="none"/>
      <style:text-properties fo:color="#000000" fo:font-size="10pt" style:font-size-asian="10pt" style:font-size-complex="10pt"/>
    </style:style>
    <style:style style:name="P7" style:family="paragraph" style:parent-style-name="Standard">
      <style:paragraph-properties fo:text-align="center" style:justify-single-word="false" fo:padding="0in" fo:border="none"/>
      <style:text-properties fo:color="#000000" fo:font-size="10pt" style:font-size-asian="10pt" style:font-size-complex="10pt"/>
    </style:style>
    <style:style style:name="P8" style:family="paragraph" style:parent-style-name="Standard" style:list-style-name="WWNum4">
      <style:paragraph-properties fo:margin-left="0.5in" fo:margin-right="0in" fo:text-indent="-0.25in" style:auto-text-indent="false" fo:padding="0in" fo:border="none"/>
    </style:style>
    <style:style style:name="P9" style:family="paragraph" style:parent-style-name="Standard" style:list-style-name="WWNum2">
      <style:paragraph-properties fo:margin-left="0.5in" fo:margin-right="0in" fo:keep-together="always" fo:text-indent="-0.25in" style:auto-text-indent="false" fo:padding="0in" fo:border="none">
        <style:tab-stops>
          <style:tab-stop style:position="1.9555in"/>
          <style:tab-stop style:position="2.6535in"/>
        </style:tab-stops>
      </style:paragraph-properties>
    </style:style>
    <style:style style:name="P10" style:family="paragraph" style:parent-style-name="Standard" style:list-style-name="WWNum2">
      <style:paragraph-properties fo:margin-left="0.5in" fo:margin-right="0in" fo:keep-together="always" fo:text-indent="-0.25in" style:auto-text-indent="false" fo:padding="0in" fo:border="none">
        <style:tab-stops>
          <style:tab-stop style:position="1.9555in"/>
          <style:tab-stop style:position="2.1661in"/>
          <style:tab-stop style:position="2.6535in"/>
        </style:tab-stops>
      </style:paragraph-properties>
    </style:style>
    <style:style style:name="P11" style:family="paragraph" style:parent-style-name="Standard" style:list-style-name="WWNum2">
      <style:paragraph-properties fo:margin-left="0.5in" fo:margin-right="0in" fo:keep-together="always" fo:text-indent="-0.25in" style:auto-text-indent="false">
        <style:tab-stops>
          <style:tab-stop style:position="1.9555in"/>
          <style:tab-stop style:position="2.1661in"/>
          <style:tab-stop style:position="2.6535in"/>
        </style:tab-stops>
      </style:paragraph-properties>
    </style:style>
    <style:style style:name="P12" style:family="paragraph" style:parent-style-name="Standard" style:list-style-name="WWNum4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in" fo:margin-right="-0.1984in" fo:margin-top="0.0835in" fo:margin-bottom="0in" loext:contextual-spacing="false" fo:line-height="100%" fo:text-indent="0in" style:auto-text-indent="false" fo:padding="0in" fo:border="none"/>
    </style:style>
    <style:style style:name="P14" style:family="paragraph" style:parent-style-name="Standard" style:list-style-name="WWNum3">
      <style:paragraph-properties fo:margin-left="0.1965in" fo:margin-right="0in" fo:text-indent="-0.1965in" style:auto-text-indent="false" fo:padding="0in" fo:border="none"/>
    </style:style>
    <style:style style:name="P15" style:family="paragraph" style:parent-style-name="Standard">
      <style:paragraph-properties fo:margin-left="0in" fo:margin-right="0in" fo:text-indent="0in" style:auto-text-indent="false" fo:padding="0in" fo:border="none"/>
    </style:style>
    <style:style style:name="P16" style:family="paragraph" style:parent-style-name="Standard">
      <style:paragraph-properties fo:margin-left="0in" fo:margin-right="0in" fo:text-align="justify" style:justify-single-word="false" fo:text-indent="0in" style:auto-text-indent="false" fo:padding="0in" fo:border="none"/>
    </style:style>
    <style:style style:name="P17" style:family="paragraph" style:parent-style-name="Standard">
      <style:paragraph-properties fo:margin-left="0.25in" fo:margin-right="0in" fo:keep-together="always" fo:text-indent="0in" style:auto-text-indent="false" fo:padding="0in" fo:border="none"/>
    </style:style>
    <style:style style:name="P18" style:family="paragraph" style:parent-style-name="Standard">
      <style:paragraph-properties fo:margin-top="0in" fo:margin-bottom="0.0555in" loext:contextual-spacing="false" fo:line-height="100%" fo:padding="0in" fo:border="none"/>
    </style:style>
    <style:style style:name="P19" style:family="paragraph" style:parent-style-name="Standard">
      <style:paragraph-properties fo:margin-top="0in" fo:margin-bottom="0.0555in" loext:contextual-spacing="false" fo:line-height="100%"/>
    </style:style>
    <style:style style:name="P20" style:family="paragraph" style:parent-style-name="Standard">
      <style:paragraph-properties fo:margin-left="0in" fo:margin-right="0.0028in" fo:text-align="justify" style:justify-single-word="false" fo:text-indent="0in" style:auto-text-indent="false" fo:padding="0in" fo:border="none"/>
    </style:style>
    <style:style style:name="P21" style:family="paragraph" style:parent-style-name="Standard">
      <style:paragraph-properties fo:margin-left="0in" fo:margin-right="0.0028in" fo:text-align="center" style:justify-single-word="false" fo:text-indent="0in" style:auto-text-indent="false" fo:padding="0in" fo:border="none"/>
    </style:style>
    <style:style style:name="P22" style:family="paragraph" style:parent-style-name="Standard">
      <style:paragraph-properties fo:margin-left="0in" fo:margin-right="0.0028in" fo:text-indent="0in" style:auto-text-indent="false" fo:padding="0in" fo:border="none"/>
      <style:text-properties fo:color="#000000" style:font-name="Arial" fo:font-size="8pt" style:text-underline-style="solid" style:text-underline-width="auto" style:text-underline-color="font-color" style:font-name-asian="Arial1" style:font-size-asian="8pt" style:font-name-complex="Arial1" style:font-size-complex="8pt"/>
    </style:style>
    <style:style style:name="P23" style:family="paragraph" style:parent-style-name="Standard">
      <style:paragraph-properties fo:margin-left="0in" fo:margin-right="0.0028in" fo:text-align="justify" style:justify-single-word="false" fo:text-indent="0in" style:auto-text-indent="false" fo:padding="0in" fo:border="none"/>
      <style:text-properties fo:color="#000000" style:font-name="Arial" fo:font-size="8pt" style:font-name-asian="Arial1" style:font-size-asian="8pt" style:font-name-complex="Arial1" style:font-size-complex="8pt"/>
    </style:style>
    <style:style style:name="P24" style:family="paragraph" style:parent-style-name="Standard">
      <style:paragraph-properties fo:margin-left="0in" fo:margin-right="0.0028in" fo:text-align="justify" style:justify-single-word="false" fo:text-indent="0in" style:auto-text-indent="false" fo:padding="0in" fo:border="none"/>
      <style:text-properties fo:color="#000000" style:font-name="Arial" fo:font-size="10pt" style:font-name-asian="Arial1" style:font-size-asian="10pt" style:font-name-complex="Arial1" style:font-size-complex="10pt"/>
    </style:style>
    <style:style style:name="P25" style:family="paragraph" style:parent-style-name="Standard">
      <style:paragraph-properties fo:margin-left="0in" fo:margin-right="0.0028in" fo:text-align="justify" style:justify-single-word="false" fo:text-indent="0in" style:auto-text-indent="false" fo:padding-left="0.0555in" fo:padding-right="0.0555in" fo:padding-top="0.0138in" fo:padding-bottom="0.0138in" fo:border="0.51pt solid #000000"/>
    </style:style>
    <style:style style:name="P26" style:family="paragraph" style:parent-style-name="Standard" style:list-style-name="WWNum1">
      <style:paragraph-properties fo:margin-left="0.5in" fo:margin-right="0.0028in" fo:text-align="justify" style:justify-single-word="false" fo:text-indent="-0.25in" style:auto-text-indent="false" fo:padding="0in" fo:border="none"/>
    </style:style>
    <style:style style:name="P27" style:family="paragraph" style:parent-style-name="Standard">
      <style:paragraph-properties fo:margin-top="0.1665in" fo:margin-bottom="0.1665in" loext:contextual-spacing="false" fo:line-height="100%"/>
    </style:style>
    <style:style style:name="P28" style:family="paragraph" style:parent-style-name="Standard">
      <style:paragraph-properties fo:margin-left="0.0984in" fo:margin-right="-0.0992in" fo:text-indent="-0.1972in" style:auto-text-indent="false" fo:padding="0in" fo:border="none"/>
    </style:style>
    <style:style style:name="P29" style:family="paragraph" style:parent-style-name="Standard">
      <style:paragraph-properties fo:margin-left="-0.098in" fo:margin-right="-0.0992in" fo:text-indent="0in" style:auto-text-indent="false" fo:padding="0in" fo:border="none"/>
    </style:style>
    <style:style style:name="P30" style:family="paragraph" style:parent-style-name="Standard">
      <style:paragraph-properties fo:margin-left="-0.2957in" fo:margin-right="-0.2965in" fo:text-align="center" style:justify-single-word="false" fo:text-indent="0in" style:auto-text-indent="false" fo:padding-left="0in" fo:padding-right="0in" fo:padding-top="0.0138in" fo:padding-bottom="0in" fo:border-left="none" fo:border-right="none" fo:border-top="0.51pt solid #000000" fo:border-bottom="none"/>
    </style:style>
    <style:style style:name="P31" style:family="paragraph" style:parent-style-name="Standard" style:master-page-name="Standard">
      <style:paragraph-properties style:page-number="1" fo:padding="0in" fo:border="none"/>
    </style:style>
    <style:style style:name="T1" style:family="text">
      <style:text-properties fo:color="#1c4587"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2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3" style:family="text">
      <style:text-properties style:font-name="Calibri" fo:font-size="11pt" style:font-name-asian="Calibri1" style:font-size-asian="11pt" style:font-name-complex="Calibri1" style:font-size-complex="11pt"/>
    </style:style>
    <style:style style:name="T4" style:family="text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5" style:family="text">
      <style:text-properties style:font-name="Calibri" fo:font-size="11pt" style:text-underline-style="solid" style:text-underline-width="auto" style:text-underline-color="font-color" style:font-name-asian="Calibri1" style:font-size-asian="11pt" style:font-name-complex="Calibri1" style:font-size-complex="11pt"/>
    </style:style>
    <style:style style:name="T6" style:family="text">
      <style:text-properties style:font-name="Calibri" fo:font-size="6pt" style:font-name-asian="Calibri1" style:font-size-asian="6pt" style:font-name-complex="Calibri1" style:font-size-complex="6pt"/>
    </style:style>
    <style:style style:name="T7" style:family="text">
      <style:text-properties style:font-name="Calibri" fo:font-size="10pt" style:font-name-asian="Calibri1" style:font-size-asian="10pt" style:font-name-complex="Calibri1" style:font-size-complex="10pt"/>
    </style:style>
    <style:style style:name="T8" style:family="text">
      <style:text-properties style:font-name="Calibri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T9" style:family="text">
      <style:text-properties style:font-name="Arial" fo:font-size="10pt" style:font-name-asian="Arial1" style:font-size-asian="10pt" style:font-name-complex="Arial1" style:font-size-complex="10pt"/>
    </style:style>
    <style:style style:name="T10" style:family="text">
      <style:text-properties style:font-name="Arial" fo:font-size="10pt" style:font-name-asian="Arial1" style:font-size-asian="10pt" style:font-name-complex="Arial1" style:font-size-complex="10pt" fo:background-color="#ffffff"/>
    </style:style>
    <style:style style:name="T11" style:family="text">
      <style:text-properties style:font-name="Arial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T12" style:family="text"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style:font-name-asian="Arial1" style:font-name-complex="Arial1"/>
    </style:style>
    <style:style style:name="T14" style:family="text">
      <style:text-properties style:font-name="Arial" fo:font-size="8pt" fo:font-style="italic" style:font-name-asian="Arial1" style:font-size-asian="8pt" style:font-style-asian="italic" style:font-name-complex="Arial1" style:font-size-complex="8pt" style:font-style-complex="italic"/>
    </style:style>
    <style:style style:name="T15" style:family="text">
      <style:text-properties style:font-name="Arial" fo:font-size="8pt" style:font-name-asian="Arial1" style:font-size-asian="8pt" style:font-name-complex="Arial1" style:font-size-complex="8pt"/>
    </style:style>
    <style:style style:name="T16" style:family="text">
      <style:text-properties style:font-name="Arial" fo:font-size="7pt" fo:font-style="italic" style:font-name-asian="Arial1" style:font-size-asian="7pt" style:font-style-asian="italic" style:font-name-complex="Arial1" style:font-size-complex="7pt" style:font-style-complex="italic"/>
    </style:style>
    <style:style style:name="T17" style:family="text">
      <style:text-properties style:font-name="Arial" fo:font-size="9pt" style:font-name-asian="Arial1" style:font-size-asian="9pt" style:font-name-complex="Arial1" style:font-size-complex="9pt"/>
    </style:style>
    <style:style style:name="T18" style:family="text">
      <style:text-properties fo:font-size="10pt" style:font-size-asian="10pt" style:font-size-complex="10pt"/>
    </style:style>
    <style:style style:name="T19" style:family="text">
      <style:text-properties fo:color="#888888" style:font-name="Arial" fo:font-size="10pt" style:font-name-asian="Arial1" style:font-size-asian="10pt" style:font-name-complex="Arial1" style:font-size-complex="10pt" fo:background-color="#ffffff"/>
    </style:style>
    <style:style style:name="T20" style:family="text">
      <style:text-properties fo:font-size="11pt" style:font-size-asian="11pt" style:font-size-complex="11pt"/>
    </style:style>
    <style:style style:name="T21" style:family="text">
      <style:text-properties fo:color="#000000" style:font-name="Calibri" fo:font-size="11pt" style:font-name-asian="Calibri1" style:font-size-asian="11pt" style:font-name-complex="Calibri1" style:font-size-complex="11pt"/>
    </style:style>
    <style:style style:name="T22" style:family="text">
      <style:text-properties fo:color="#000000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23" style:family="text">
      <style:text-properties fo:color="#000000" style:font-name="Calibri" fo:font-size="11pt" style:text-underline-style="solid" style:text-underline-width="auto" style:text-underline-color="font-color" style:font-name-asian="Calibri1" style:font-size-asian="11pt" style:font-name-complex="Calibri1" style:font-size-complex="11pt"/>
    </style:style>
    <style:style style:name="T24" style:family="text">
      <style:text-properties fo:color="#000000" style:font-name="Calibri" fo:font-size="6pt" style:font-name-asian="Calibri1" style:font-size-asian="6pt" style:font-name-complex="Calibri1" style:font-size-complex="6pt"/>
    </style:style>
    <style:style style:name="T25" style:family="text">
      <style:text-properties fo:color="#000000" style:font-name="Calibri" fo:font-size="10pt" style:font-name-asian="Calibri1" style:font-size-asian="10pt" style:font-name-complex="Calibri1" style:font-size-complex="10pt"/>
    </style:style>
    <style:style style:name="T26" style:family="text">
      <style:text-properties fo:color="#000000" style:font-name="Calibri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T27" style:family="text">
      <style:text-properties fo:color="#000000" fo:font-size="11pt" style:font-size-asian="11pt" style:font-size-complex="11pt"/>
    </style:style>
    <style:style style:name="T28" style:family="text">
      <style:text-properties fo:color="#000000" fo:font-size="10pt" style:font-size-asian="10pt" style:font-size-complex="10pt"/>
    </style:style>
    <style:style style:name="T29" style:family="text">
      <style:text-properties fo:color="#000000" style:text-position="super 58%" style:font-name="Calibri" fo:font-size="11pt" style:font-name-asian="Calibri1" style:font-size-asian="11pt" style:font-name-complex="Calibri1" style:font-size-complex="11pt"/>
    </style:style>
    <style:style style:name="T30" style:family="text">
      <style:text-properties fo:color="#000000" style:font-name="Arial" fo:font-size="8pt" style:font-name-asian="Arial1" style:font-size-asian="8pt" style:font-name-complex="Arial1" style:font-size-complex="8pt"/>
    </style:style>
    <style:style style:name="T31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32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33" style:family="text">
      <style:text-properties fo:color="#000000" style:font-name="Arial" fo:font-size="9pt" style:font-name-asian="Arial1" style:font-size-asian="9pt" style:font-name-complex="Arial1" style:font-size-complex="9pt"/>
    </style:style>
    <style:style style:name="T34" style:family="text">
      <style:text-properties fo:color="#c55911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35" style:family="text">
      <style:text-properties fo:color="#c55911" style:font-name="Calibri" fo:font-size="11pt" style:font-name-asian="Calibri1" style:font-size-asian="11pt" style:font-name-complex="Calibri1" style:font-size-complex="11pt"/>
    </style:style>
    <style:style style:name="T36" style:family="text">
      <style:text-properties style:text-position="super 58%" style:font-name="Calibri" fo:font-size="11pt" style:font-name-asian="Calibri1" style:font-size-asian="11pt" style:font-name-complex="Calibri1" style:font-size-complex="11pt"/>
    </style:style>
    <style:style style:name="T37" style:family="text">
      <style:text-properties fo:color="#1155cc" style:font-name="Calibri" fo:font-size="11pt" style:text-underline-style="solid" style:text-underline-width="auto" style:text-underline-color="font-color" style:font-name-asian="Calibri1" style:font-size-asian="11pt" style:font-name-complex="Calibri1" style:font-size-complex="11pt"/>
    </style:style>
    <style:style style:name="T38" style:family="text">
      <style:text-properties fo:color="#1155cc" style:font-name="Calibri" fo:font-size="11pt" fo:font-style="italic" style:text-underline-style="solid" style:text-underline-width="auto" style:text-underline-color="font-color" style:font-name-asian="Calibri1" style:font-size-asian="11pt" style:font-style-asian="italic" style:font-name-complex="Calibri1" style:font-size-complex="11pt" style:font-style-complex="italic"/>
    </style:style>
    <style:style style:name="T39" style:family="text">
      <style:text-properties fo:color="#1155cc" style:font-name="Arial" fo:font-size="10pt" style:text-underline-style="solid" style:text-underline-width="auto" style:text-underline-color="font-color" style:font-name-asian="Arial1" style:font-size-asian="10pt" style:font-name-complex="Arial1" style:font-size-complex="10pt"/>
    </style:style>
    <style:style style:name="T40" style:family="text">
      <style:text-properties fo:color="#0000ff" style:font-name="Arial" fo:font-size="10pt" style:text-underline-style="solid" style:text-underline-width="auto" style:text-underline-color="font-color" style:font-name-asian="Arial1" style:font-size-asian="10pt" style:font-name-complex="Arial1" style:font-size-complex="10pt"/>
    </style:style>
    <style:style style:name="T41" style:family="text">
      <style:text-properties fo:color="#000080" style:font-name="Arial" fo:font-size="10pt" style:font-name-asian="Arial1" style:font-size-asian="10pt" style:font-name-complex="Arial1" style:font-size-complex="10pt"/>
    </style:style>
    <style:style style:name="T42" style:family="text">
      <style:text-properties fo:color="#000080" style:font-name="Arial" fo:font-size="9pt" style:text-underline-style="solid" style:text-underline-width="auto" style:text-underline-color="font-color" style:font-name-asian="Arial1" style:font-size-asian="9pt" style:font-name-complex="Arial1" style:font-size-complex="9pt"/>
    </style:style>
    <style:style style:name="T43" style:family="text">
      <style:text-properties fo:color="#8eaadb" style:font-name="Arial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T44" style:family="text">
      <style:text-properties fo:color="#ff0000" style:font-name="Arial" fo:font-size="9pt" style:font-name-asian="Arial1" style:font-size-asian="9pt" style:font-name-complex="Arial1" style:font-size-complex="9pt"/>
    </style:style>
    <style:style style:name="T45" style:family="text">
      <style:text-properties fo:color="#ff0000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46" style:family="text">
      <style:text-properties fo:color="#ff0000" style:font-name="Arial" fo:font-size="10pt" style:font-name-asian="Arial1" style:font-size-asian="10pt" style:font-name-complex="Arial1" style:font-size-complex="10pt"/>
    </style:style>
    <style:style style:name="T47" style:family="text">
      <style:text-properties fo:color="#e69138"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48" style:family="text">
      <style:text-properties fo:color="#e69138" style:font-name="Arial" fo:font-size="9pt" style:text-underline-style="solid" style:text-underline-width="auto" style:text-underline-color="font-color" fo:font-weight="bold" style:font-name-asian="Arial1" style:font-size-asian="9pt" style:font-weight-asian="bold" style:font-name-complex="Arial1" style:font-size-complex="9pt" style:font-weight-complex="bold"/>
    </style:style>
    <style:style style:name="T49" style:family="text">
      <style:text-properties fo:color="#2e74b5" style:font-name="Arial" fo:font-size="9pt" style:font-name-asian="Arial1" style:font-size-asian="9pt" style:font-name-complex="Arial1" style:font-size-complex="9pt"/>
    </style:style>
    <style:style style:name="fr1" style:family="graphic" style:parent-style-name="Graphics">
      <style:graphic-properties fo:margin-left="0.1252in" fo:margin-right="0.1252in" fo:margin-top="0in" fo:margin-bottom="0i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.2047in, 0in, 0.2047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.8008in, 0in, 0.8008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<text:span text:style-name="T1"><text:line-break/>LA RANDONNÉE CREMOLANE </text:span><text:span text:style-name="T2">Randonnées et Marches</text:span><text:span text:style-name="T3"> (Saison 2026-2027)</text:span><draw:frame draw:style-name="fr1" draw:name="image2.jpg" text:anchor-type="char" svg:x="0in" svg:y="0.0209in" svg:width="1.1898in" svg:height="0.6043in" draw:z-index="4"><draw:image xlink:href="Pictures/100000000000042D000002126D3278EB76D3D570.jpg" xlink:type="simple" xlink:show="embed" xlink:actuate="onLoad" loext:mime-type="image/jpeg"/></draw:frame></text:p>
      <text:p text:style-name="P2"><text:span text:style-name="T3"><text:line-break/>Depuis 1995, La Randonnée Crémolane reste fidèle à ses </text:span><text:span text:style-name="T4">valeurs d’origine </text:span><draw:frame draw:style-name="fr2" draw:name="image4.jpg" text:anchor-type="char" svg:x="5.9689in" svg:y="0.0819in" svg:width="1.0417in" svg:height="0.8126in" draw:z-index="3"><draw:image xlink:href="Pictures/100000000000080000000600A639247307117C91.jpg" xlink:type="simple" xlink:show="embed" xlink:actuate="onLoad" loext:mime-type="image/jpeg"/></draw:frame></text:p>
      <text:list xml:id="list58794494" text:style-name="WWNum4">
        <text:list-item>
          <text:p text:style-name="P8"><text:span text:style-name="T10">Pratiquer la randonnée et la marche pour tous niveaux, </text:span></text:p>
        </text:list-item>
        <text:list-item>
          <text:p text:style-name="P8"><text:span text:style-name="T10">Découvrir le patrimoine local, s’immerger en pleine nature</text:span><text:span text:style-name="T19">, </text:span></text:p>
        </text:list-item>
        <text:list-item>
          <text:p text:style-name="P12"><text:span text:style-name="T10">Créer des liens entre randonneurs.</text:span></text:p>
        </text:list-item>
      </text:list>
      <text:p text:style-name="P13"><text:span text:style-name="T3">Les randonnées et marches sont assurées par des</text:span><text:span text:style-name="T4"> animateurs </text:span><text:span text:style-name="T3">et </text:span><text:span text:style-name="T4">animatrices bénévoles</text:span><text:span text:style-name="T3"> et ont pour cadre la région de </text:span><text:span text:style-name="T4">Crémieu</text:span><text:span text:style-name="T3"> (Isle Crémieu) et les massifs voisins dans un rayon de 100</text:span><text:span text:style-name="T20"> </text:span><text:span text:style-name="T3">km : </text:span><text:span text:style-name="T4">Massif des Bauges, Beaujolais, Bugey, Chartreuse, Jura, Monts du Lyonnais, Pilat, Vercors</text:span><text:span text:style-name="T3">, etc.<text:line-break/></text:span><text:span text:style-name="T21">La Randonnée Crémolane </text:span><text:span text:style-name="T3">(</text:span><text:span text:style-name="T21">association </text:span><text:span text:style-name="T3">“</text:span><text:span text:style-name="T21">loi 1901</text:span><text:span text:style-name="T3">”) a été créée en </text:span><text:span text:style-name="T21">1995</text:span><text:span text:style-name="T3"> </text:span><text:span text:style-name="T21">et</text:span><text:span text:style-name="T3"> est</text:span><text:span text:style-name="T21"> indépendante depuis</text:span><text:span text:style-name="T3"> octobre 2006. <text:line-break/>Elle est g</text:span><text:span text:style-name="T21">érée par un </text:span><text:span text:style-name="T3">CA </text:span><text:span text:style-name="T21">de </text:span><text:span text:style-name="T3">6</text:span><text:span text:style-name="T21"> membres élus par les adhérents. </text:span><text:span text:style-name="T3">L’association compte 258 adhérents (saison 2025-2026).</text:span></text:p>
      <text:p text:style-name="P2"><text:span text:style-name="T6"><text:line-break/></text:span><text:span text:style-name="T3">En adhérant à La Randonnée Crémolane, vous bénéficiez des </text:span><text:span text:style-name="T34">activités suivantes :</text:span></text:p>
      <text:list xml:id="list3098899077" text:style-name="WWNum3">
        <text:list-item>
          <text:p text:style-name="P14"><text:span text:style-name="T3">Participer à </text:span><text:span text:style-name="T4">toutes les randonnées</text:span><text:span text:style-name="T3"> inscrites au programme, sans limitation de nombre. A vous de choisir vos sorties en fonction de votre capacité physique (voir ci-dessous le paragraphe “caractéristiques”),</text:span></text:p>
        </text:list-item>
        <text:list-item>
          <text:p text:style-name="P14"><text:span text:style-name="T3">Une </text:span><text:span text:style-name="T21">fois par an, un </text:span><text:span text:style-name="T22">séjour </text:span><text:span text:style-name="T3">de 5 jours </text:span><text:span text:style-name="T21">en montagne</text:span><text:span text:style-name="T3"> en centre de vacances, à un tarif de groupe,</text:span></text:p>
        </text:list-item>
        <text:list-item>
          <text:p text:style-name="P14"><text:span text:style-name="T3">Des </text:span><text:span text:style-name="T4">événements conviviaux </text:span><text:span text:style-name="T3">tout au long de l’année : </text:span><text:span text:style-name="T21"><text:s/></text:span><text:span text:style-name="T3">R</text:span><text:span text:style-name="T21">epas (fête d'été</text:span><text:span text:style-name="T3">, de </text:span><text:span text:style-name="T21">fin d’année), </text:span><text:span text:style-name="T3">galette </text:span><text:span text:style-name="T21">des rois, bugnes, randonnée</text:span><text:span text:style-name="T3"> et visite </text:span><text:span text:style-name="T21">à la journée</text:span><text:span text:style-name="T3">…,</text:span></text:p>
        </text:list-item>
        <text:list-item>
          <text:p text:style-name="P14"><text:span text:style-name="T3">Plusieurs fois dans l’année : des </text:span><text:span text:style-name="T4">marches à thème</text:span><text:span text:style-name="T3"> organisées par d'autres associations amies.</text:span></text:p>
        </text:list-item>
      </text:list>
      <text:p text:style-name="P15"><text:span text:style-name="T3">Nous organisons le 3</text:span><text:span text:style-name="T36">ème</text:span><text:span text:style-name="T3"> dimanche d’octobre</text:span><text:span text:style-name="T4"> </text:span><text:span text:style-name="T3">une </text:span><text:span text:style-name="T34">randonnée de village</text:span><text:span text:style-name="T35">, </text:span><text:span text:style-name="T3">ouverte à tout public. Elle rencontre un grand succès avec 1 200 participants en 2025. Prochaines dates : Dimanche 18/10/2026, Dimanche 17/10/2027. </text:span><text:a xlink:type="simple" xlink:href="https://larandonneecremolane.com/randonnee-de-village/" text:style-name="ListLabel_20_21" text:visited-style-name="ListLabel_20_21"><text:span text:style-name="T37">https://larandonneecremolane.com/randonnee-de-village/</text:span></text:a><draw:frame draw:style-name="fr3" draw:name="image1.jpg" text:anchor-type="char" svg:x="5.9689in" svg:y="0.4898in" svg:width="1.0417in" svg:height="0.7917in" draw:z-index="2"><draw:image xlink:href="Pictures/100000000000055B000003802C9174D27F50757F.jpg" xlink:type="simple" xlink:show="embed" xlink:actuate="onLoad" loext:mime-type="image/jpeg"/></draw:frame></text:p>
      <text:p text:style-name="P2"><text:span text:style-name="T6"><text:line-break/></text:span><text:span text:style-name="T34">Caractéristiques des randonnées et des marches proposées aux adhérents </text:span></text:p>
      <text:list xml:id="list2985416114" text:style-name="WWNum2">
        <text:list-item>
          <text:p text:style-name="P9"><text:span text:style-name="T7">lundi en 1/2 journée<text:tab/>6-7 km <text:tab/>circuits faciles, pour débutants et tous marcheurs</text:span></text:p>
        </text:list-item>
        <text:list-item>
          <text:p text:style-name="P10"><text:span text:style-name="T25">lundi en 1/2 journée </text:span><text:span text:style-name="T7"><text:tab/>9-</text:span><text:span text:style-name="T25">12 km</text:span><text:span text:style-name="T7"><text:tab/></text:span><text:span text:style-name="T25">circuits faciles, pour débutants et tous marcheurs</text:span></text:p>
        </text:list-item>
        <text:list-item>
          <text:p text:style-name="P10"><text:span text:style-name="T7">jeudi en 1/2 journée<text:tab/>6-8 km<text:tab/>circuits faciles, pour débutants et tous marcheurs</text:span><draw:frame draw:style-name="fr4" draw:name="image3.jpg" text:anchor-type="char" svg:x="5.9689in" svg:y="0.0945in" svg:width="1.0417in" svg:height="0.7811in" draw:z-index="1"><draw:image xlink:href="Pictures/1000000000000800000006006A4BDFE852221BD2.jpg" xlink:type="simple" xlink:show="embed" xlink:actuate="onLoad" loext:mime-type="image/jpeg"/></draw:frame></text:p>
        </text:list-item>
        <text:list-item>
          <text:p text:style-name="P11"><text:span text:style-name="T7">jeudi à 19h00 (en été)<text:tab/>4-8 km<text:tab/>circuits faciles, pour débutants et tous marcheurs</text:span></text:p>
        </text:list-item>
        <text:list-item>
          <text:p text:style-name="P10"><text:span text:style-name="T25">jeudi en 1/2 journée</text:span><text:span text:style-name="T7"> <text:tab/></text:span><text:span text:style-name="T25">12</text:span><text:span text:style-name="T7">-</text:span><text:span text:style-name="T25">15 km</text:span><text:span text:style-name="T7"><text:tab/></text:span><text:span text:style-name="T25">pour tous marcheurs ou bons marcheurs</text:span></text:p>
        </text:list-item>
        <text:list-item>
          <text:p text:style-name="P10"><text:span text:style-name="T7">jeudi en j</text:span><text:span text:style-name="T25">ournée entière</text:span><text:span text:style-name="T7"><text:tab/></text:span><text:span text:style-name="T25">15</text:span><text:span text:style-name="T7">-</text:span><text:span text:style-name="T25">20 km</text:span><text:span text:style-name="T7"><text:tab/></text:span><text:span text:style-name="T25">pour bons marcheurs ou très bons marcheurs</text:span></text:p>
        </text:list-item>
      </text:list>
      <text:p text:style-name="P17"><text:span text:style-name="T26">Les sorties en 1/2 journée ont lieu </text:span><text:span text:style-name="T8">le matin de juin à août, et l</text:span><text:span text:style-name="T26">’après-midi </text:span><text:span text:style-name="T8">pour le reste de l’année.</text:span></text:p>
      <text:p text:style-name="P3"><text:span text:style-name="T13"><text:s text:c="14"/></text:span></text:p>
      <text:p text:style-name="P2"><text:span text:style-name="T22">Le</text:span><text:span text:style-name="T34"> programme des randonnées</text:span><text:span text:style-name="T21"> est </text:span><text:span text:style-name="T3">adressé aux adhérents par courriel en amont du </text:span><text:span text:style-name="T21">trimestre concerné</text:span><text:span text:style-name="T3">. Il est mis en ligne </text:span><text:span text:style-name="T21">sur le site Internet, page </text:span><text:a xlink:type="simple" xlink:href="https://larandonneecremolane.com/dates-des-randonnees/" text:style-name="ListLabel_20_21" text:visited-style-name="ListLabel_20_21"><text:span text:style-name="T37">date des randonnées</text:span></text:a><text:span text:style-name="T21">. En cas de </text:span><text:span text:style-name="T3">report/ajout/annulation</text:span><text:span text:style-name="T21">, l’information </text:span><text:span text:style-name="T3">est diffusée par courriel et </text:span><text:span text:style-name="T21">sur le site</text:span><text:span text:style-name="T3"> à la rubrique </text:span><text:a xlink:type="simple" xlink:href="https://larandonneecremolane.com/actualites-derniere-minute/" text:style-name="ListLabel_20_22" text:visited-style-name="ListLabel_20_22"><text:span text:style-name="T38">Actualités - <text:s/>Dernière minute</text:span></text:a><text:span text:style-name="T3">.<text:line-break/></text:span><text:span text:style-name="T34">Comment participer à une randonnée ?</text:span><text:span text:style-name="T4"><text:line-break/>- </text:span><text:span text:style-name="T3">Le </text:span><text:span text:style-name="T5">départ</text:span><text:span text:style-name="T3"> de toutes les randonnées se fait depuis le parking de Carrefour Market Crémieu. <text:line-break/>- </text:span><text:span text:style-name="T5">Se présenter 10 minutes avant l’heure</text:span><text:span text:style-name="T3"> indiquée sur le programme. <text:line-break/>- Si la </text:span><text:span text:style-name="T5">météo </text:span><text:span text:style-name="T3">est incertaine, pour toutes les randonnées, contacter l'animateur pour s’assurer du maintien de la sortie. <text:line-break/></text:span><text:span text:style-name="T4">- </text:span><text:span text:style-name="T3">Pour les</text:span><text:span text:style-name="T5"> sorties à la demi-journée, se présenter simplement au départ</text:span><text:span text:style-name="T3"> (inutile de s’inscrire). Vous avez un doute sur la météo, contactez l’animateur.<text:line-break/>- Pour </text:span><text:span text:style-name="T21">les sorties du </text:span><text:span text:style-name="T23">jeu</text:span><text:span text:style-name="T5">di en </text:span><text:span text:style-name="T23">journé</text:span><text:span text:style-name="T5">e complète</text:span><text:span text:style-name="T3"> : </text:span><text:span text:style-name="T21">s’inscrire la </text:span><text:span text:style-name="T23">veille </text:span><text:span text:style-name="T3">auprès de l’animateur, </text:span><text:span text:style-name="T21">par téléphone ou SMS</text:span><text:span text:style-name="T3">.</text:span><text:span text:style-name="T21"><text:line-break/>- La </text:span><text:span text:style-name="T23">liste des animateurs</text:span><text:span text:style-name="T21"> </text:span><text:span text:style-name="T3">avec leur numéro de portable est remise lors de la confirmation d’</text:span><text:span text:style-name="T21">adhésion. <text:line-break/></text:span><text:span text:style-name="T4">- </text:span><text:span text:style-name="T3">En cas de </text:span><text:span text:style-name="T5">déplacement en voiture</text:span><text:span text:style-name="T3">, il se fait en</text:span><text:span text:style-name="T21"> covoiturage </text:span><text:span text:style-name="T3">depuis </text:span><text:span text:style-name="T21">Crémieu / </text:span><text:span text:style-name="T3">Parking Carrefour Market. Une </text:span><text:span text:style-name="T21">participation aux frais de route </text:span><text:span text:style-name="T3">est versée par chaque marcheur au conducteur, pour toutes les sorties, qu’elles soient en 1/2 journée ou en journée, sur la base de </text:span><text:span text:style-name="T21">6 cts d</text:span><text:span text:style-name="T3">’euros par </text:span><text:span text:style-name="T21">kilomètre parcouru.</text:span></text:p>
      <text:p text:style-name="P2"><text:span text:style-name="T22">Sécurité </text:span></text:p>
      <text:p text:style-name="P16"><text:span text:style-name="T3">- </text:span><text:span text:style-name="T21">Respecter les consignes de l’animateur de la randonnée. </text:span></text:p>
      <text:p text:style-name="P16"><text:span text:style-name="T3">- Être</text:span><text:span text:style-name="T21"> correctement équipé : chaussures de randonnée, sac à dos, pharmacie personnelle (pansements</text:span><text:span text:style-name="T3">…</text:span><text:span text:style-name="T21">), <text:line-break/>réserve d’eau, vêtements de protection froid/pluie, protection contre la chaleur.</text:span></text:p>
      <text:p text:style-name="P16"><text:soft-page-break/><text:span text:style-name="T3">- Se munir de ses </text:span><text:span text:style-name="T21">papiers </text:span><text:span text:style-name="T3">: </text:span><text:span text:style-name="T21">carte identité, sécurité sociale/mutuelle</text:span><text:span text:style-name="T3">, téléphone d’une </text:span><text:span text:style-name="T21">personne à prévenir.</text:span><text:span text:style-name="T20"><text:line-break/></text:span><text:span text:style-name="T22">Seules les randonnées inscrites au programme trimestriel</text:span><text:span text:style-name="T4"> </text:span><text:span text:style-name="T22">sont couvertes par l’assurance de l’association</text:span></text:p>
      <text:p text:style-name="P2"><text:span text:style-name="T34">L’Adhésion <text:s/></text:span><text:span text:style-name="T3">pour la période</text:span><text:span text:style-name="T21"> </text:span><text:span text:style-name="T3">du </text:span><text:span text:style-name="T21">1</text:span><text:span text:style-name="T29">er</text:span><text:span text:style-name="T21"> octobre </text:span><text:span text:style-name="T3">au </text:span><text:span text:style-name="T21">30 septembre </text:span><text:span text:style-name="T3">est </text:span><text:span text:style-name="T21">acceptée dans la limite des places disponibles.</text:span><text:span text:style-name="T3"><text:line-break/></text:span><text:span text:style-name="T4">Vous so</text:span><text:span text:style-name="T22">uhaitez adhérer </text:span><text:span text:style-name="T4">?</text:span><text:span text:style-name="T3"> Remplissez la d</text:span><text:span text:style-name="T21">emande </text:span><text:span text:style-name="T3">d’adhésion à retourner avec le règlement</text:span><text:span text:style-name="T21">. Vous serez recontacté.<text:line-break/>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Standard"><text:span text:style-name="T9">La Randonnée Crémolane - GACON Jean-Claude, Président - 341 rue des moulins - 38460 St Romain de Jalionas Port. 06 73 56 07 97 – Courriel : </text:span><text:a xlink:type="simple" xlink:href="mailto:larandonneecremolane@orange.fr" text:style-name="ListLabel_20_23" text:visited-style-name="ListLabel_20_23"><text:span text:style-name="T39">larandonneecremolane@orange.fr</text:span></text:a><text:span text:style-name="T9"> Site </text:span><text:a xlink:type="simple" xlink:href="http://www.larandonneecremolane.com" text:style-name="ListLabel_20_24" text:visited-style-name="ListLabel_20_24"><text:span text:style-name="T40">www.LaRandonneeCremolane.com</text:span></text:a><text:span text:style-name="T9"> Facebook </text:span><text:a xlink:type="simple" xlink:href="https://www.facebook.com/larandonneecremolane/" text:style-name="ListLabel_20_25" text:visited-style-name="ListLabel_20_25"><text:span text:style-name="T41">larandonneecremolane</text:span></text:a><text:span text:style-name="T14"> VENEZ MARCHER AVEC NOUS, C’EST AGRÉABLE ET BON POUR LA SANTÉ </text:span><text:span text:style-name="T16"><text:s/>(Version 24/06/2026)</text:span></text:p>
          </table:table-cell>
        </table:table-row>
      </table:table>
      <text:p text:style-name="P2"><text:span text:style-name="T3"><text:line-break/></text:span><text:span text:style-name="T43"><text:line-break/>DEMANDE D’ADHÉSION SAISON 2026-2027 </text:span><text:span text:style-name="T30">(</text:span><text:span text:style-name="T15">version 24/06/2026</text:span><text:span text:style-name="T30">)</text:span><draw:frame draw:style-name="fr1" draw:name="Image1" text:anchor-type="char" svg:x="0.1146in" svg:y="0.1665in" svg:width="1.4398in" svg:height="0.7165in" draw:z-index="0"><draw:image xlink:href="Pictures/100000000000042D000002126D3278EB76D3D570.jpg" xlink:type="simple" xlink:show="embed" xlink:actuate="onLoad" loext:mime-type="image/jpeg"/></draw:frame></text:p>
      <text:p text:style-name="P2"><text:span text:style-name="T17">A retourner par courrier AU PLUS TARD LE 30 SEPTEMBRE 2026<text:line-break/></text:span><text:span text:style-name="T44">avec le chèque de règlement <text:s/>- TOUT DOSSIER INCOMPLET SERA ÉCARTÉ</text:span></text:p>
      <text:p text:style-name="P4"/>
      <text:p text:style-name="P2"><text:span text:style-name="T45">Je soussigné(e)</text:span></text:p>
      <text:p text:style-name="P18"><text:span text:style-name="T9">Mme, Mr </text:span><text:span text:style-name="T15">(barrer mention inutile) </text:span></text:p>
      <text:p text:style-name="P18"><text:span text:style-name="T9">NOM<text:tab/><text:tab/>: </text:span></text:p>
      <text:p text:style-name="P18"><text:span text:style-name="T9">Prénom<text:tab/><text:tab/>: </text:span></text:p>
      <text:p text:style-name="P18"><text:span text:style-name="T9">Né(e) le<text:tab/><text:tab/>: </text:span></text:p>
      <text:p text:style-name="P18"><text:span text:style-name="T9">Adresse<text:tab/>: </text:span></text:p>
      <text:p text:style-name="P18"><text:span text:style-name="T9">Tél fixe <text:tab/><text:tab/>: </text:span></text:p>
      <text:p text:style-name="P18"><text:span text:style-name="T9">Tél portable<text:tab/>: <text:s/></text:span></text:p>
      <text:p text:style-name="P18"><text:span text:style-name="T9">Email*</text:span><text:span text:style-name="T11"> merci d’écrire lisiblement</text:span><text:span text:style-name="T9"> : <text:s/></text:span></text:p>
      <text:p text:style-name="P5"/>
      <text:p text:style-name="Standard"><text:span text:style-name="T45">Je soussigné(e) <text:tab/></text:span></text:p>
      <text:p text:style-name="P19"><text:span text:style-name="T9">Mme, M. </text:span><text:span text:style-name="T15">(barrer mention inutile)</text:span></text:p>
      <text:p text:style-name="P19"><text:span text:style-name="T9">NOM<text:tab/><text:tab/>: </text:span></text:p>
      <text:p text:style-name="P19"><text:span text:style-name="T9">Prénom<text:tab/><text:tab/>: </text:span></text:p>
      <text:p text:style-name="P19"><text:span text:style-name="T9">Né(e) le<text:tab/><text:tab/>: </text:span></text:p>
      <text:p text:style-name="P19"><text:span text:style-name="T9">Adresse<text:tab/>: </text:span></text:p>
      <text:p text:style-name="P19"><text:span text:style-name="T9">Tél fixe <text:tab/><text:tab/>: </text:span></text:p>
      <text:p text:style-name="P19"><text:span text:style-name="T9">Tél portable<text:tab/>: <text:s/></text:span></text:p>
      <text:p text:style-name="P19"><text:span text:style-name="T9">Email* </text:span><text:span text:style-name="T11">merci d’écrire lisiblement</text:span><text:span text:style-name="T9"> : </text:span></text:p>
      <text:p text:style-name="P1"/>
      <text:p text:style-name="Standard"><text:soft-page-break/><text:span text:style-name="T11">* Votre adresse email sert à vous adresser le programme trimestriel, à vous avertir en cas de modifications de dernière minute et vous informer de nos actualités. Elle n’est pas diffusée à des tiers.<text:line-break/></text:span></text:p>
      <text:p text:style-name="P20"><text:span text:style-name="T45">Personne à prévenir en cas d’accident </text:span></text:p>
      <text:p text:style-name="P18"><text:span text:style-name="T9">NOM<text:tab/><text:tab/>: </text:span></text:p>
      <text:p text:style-name="P18"><text:span text:style-name="T9">Prénom<text:tab/><text:tab/>: </text:span></text:p>
      <text:p text:style-name="P18"><text:span text:style-name="T9">Tél fixe<text:tab/><text:tab/>: </text:span></text:p>
      <text:p text:style-name="P18"><text:span text:style-name="T9">Tél portable<text:tab/>: </text:span></text:p>
      <text:p text:style-name="P21"><text:span text:style-name="T47">Demande mon adhésion à l'Association "La Randonnée Crémolane"</text:span></text:p>
      <text:p text:style-name="P22"/>
      <text:p text:style-name="P20"><text:span text:style-name="T9">L</text:span><text:span text:style-name="T31">a loi n°84-610 du 16/07/1984 fait obligation aux associations d'assurer leur responsabilité civile et celle de leurs adhérents. Une assurance de base couvrant les accidents corporels est souscrite. Outre cette garantie qui </text:span><text:span text:style-name="T9">est </text:span><text:span text:style-name="T31">acquise à l</text:span><text:span text:style-name="T9">’adhérent, </text:span><text:span text:style-name="T31">il </text:span><text:span text:style-name="T9">lui </text:span><text:span text:style-name="T31">sera proposé une assurance facultative pour mieux couvrir mes propres accidents corporels.</text:span></text:p>
      <text:p text:style-name="P23"/>
      <text:p text:style-name="P20"><text:span text:style-name="T9">J</text:span><text:span text:style-name="T31">e m’engage à :</text:span></text:p>
      <text:list xml:id="list639499037" text:style-name="WWNum1">
        <text:list-item>
          <text:p text:style-name="P26"><text:span text:style-name="T31">Régler ma cotisation par chèque (1</text:span><text:span text:style-name="T9">4</text:span><text:span text:style-name="T31"> € par personne </text:span><text:span text:style-name="T9">pour la saison</text:span><text:span text:style-name="T31">) à l’ordre de : La Randonnée Crémolane</text:span></text:p>
        </text:list-item>
        <text:list-item>
          <text:p text:style-name="P26"><text:span text:style-name="T31">Respecter les termes des Statuts et du Règlement intérieur de l'association</text:span></text:p>
        </text:list-item>
        <text:list-item>
          <text:p text:style-name="P26"><text:span text:style-name="T9">Être</text:span><text:span text:style-name="T31"> convenablement équipé(e) pour les activités auxquelles je participerai.</text:span></text:p>
        </text:list-item>
      </text:list>
      <text:p text:style-name="P27"><text:span text:style-name="T9">J’autorise la publication de photos me représentant sur le site larandonneecremolane.com. À tout moment, je peux demander le retrait de photos me représentant en contactant le Président.</text:span></text:p>
      <text:p text:style-name="P25"><text:span text:style-name="T46"><text:s text:c="77"/>NOM + Signature<text:tab/><text:tab/> <text:s text:c="2"/>NOM + Signature</text:span></text:p>
      <text:p text:style-name="P25"><text:span text:style-name="T46">A (ville) : </text:span></text:p>
      <text:p text:style-name="P25"><text:span text:style-name="T46">Le (date) : <text:s text:c="34"/><text:tab/><text:tab/></text:span></text:p>
      <text:p text:style-name="P25"><text:span text:style-name="T46">(Mention manuscrite : Lu et approuvé)</text:span></text:p>
      <text:p text:style-name="P24"/>
      <text:p text:style-name="P28"><text:span text:style-name="T32">Hors</text:span><text:span text:style-name="T12"> activités inscrites au programme</text:span><text:span text:style-name="T32"> de l’association, La Randonnée Crémolane n’est pas couverte.</text:span></text:p>
      <text:p text:style-name="P29"><text:span text:style-name="T32">A chaque randonnée, vous serez équipé.e de : chaussures de randonnée, sac à dos, pharmacie personnelle</text:span><text:span text:style-name="T12"> </text:span><text:span text:style-name="T32">(notamment pansements), réserve d’eau, vêtements de protection froid/pluie, protection contre la chaleur</text:span><text:span text:style-name="T12"> <text:line-break/>et des coordonnées d’une personne à prévenir.</text:span></text:p>
      <text:p text:style-name="P29"><text:span text:style-name="T15"><text:line-break/></text:span><text:span text:style-name="T30">La loi n°78.17 "Informatique et Liberté" du 6/01/1978 s'applique aux réponses faites à ce formulaire. Elle garantit un droit d'accès et de rectification pour les données vous concernant auprès du Bureau de l'Association.<text:line-break/></text:span></text:p>
      <text:p text:style-name="P30"><text:span text:style-name="T33">La Randonnée Crémolane - GACON Jean-Claude, Président - </text:span><text:span text:style-name="T17">341 </text:span><text:span text:style-name="T33">rue des moulins - 38460 St Romain de Jalionas<text:line-break/>Port : 06 73 56 07 97 – Mail : larandonneecremolane@orange.fr </text:span><text:a xlink:type="simple" xlink:href="https://larandonneecremolane.com/" text:style-name="ListLabel_20_26" text:visited-style-name="ListLabel_20_26"><text:span text:style-name="T42">https://larandonneecremolane.com/</text:span></text:a><text:span text:style-name="T33"> </text:span><text:span text:style-name="T49">Facebook : </text:span><text:a xlink:type="simple" xlink:href="https://www.facebook.com/larandonneecremolane/" text:style-name="ListLabel_20_26" text:visited-style-name="ListLabel_20_26"><text:span text:style-name="T42">larandonneecremolane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Courier New" svg:font-family="'Courier New'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fr" fo:country="FR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fr" fo:country="FR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in" loext:contextual-spacing="false" fo:line-height="100%" fo:keep-together="always" fo:keep-with-next="always"/>
      <style:text-properties fo:color="#2f5496" style:font-name="Calibri" fo:font-family="Calibri" style:font-family-generic="roman" style:font-pitch="variable" fo:font-size="14pt" fo:font-weight="bold" style:font-name-asian="Calibri1" style:font-family-asian="Calibri" style:font-family-generic-asian="system" style:font-pitch-asian="variable" style:font-size-asian="14pt" style:font-weight-asian="bold" style:font-name-complex="Calibri1" style:font-family-complex="Calibri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139in" fo:margin-bottom="0in" loext:contextual-spacing="false" fo:line-height="100%" fo:keep-together="always" fo:keep-with-next="always"/>
      <style:text-properties fo:color="#4472c4" style:font-name="Calibri" fo:font-family="Calibri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Calibri1" style:font-family-complex="Calibri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.7in" fo:margin-right="0in" fo:margin-top="0.1945in" fo:margin-bottom="0.1945in" loext:contextual-spacing="false" fo:line-height="100%" fo:text-indent="-0.7in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font-size="10pt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" style:display-name="ListLabel 2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0" style:display-name="ListLabel 10" style:family="text">
      <style:text-properties fo:font-size="10pt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1" style:display-name="ListLabel 11" style:family="text">
      <style:text-properties fo:font-size="11pt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2" style:display-name="ListLabel 12" style:family="text">
      <style:text-properties fo:font-size="10pt"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fo:color="#1155cc" style:font-name="Calibri" fo:font-family="Calibri" style:font-family-generic="roman" style:font-pitch="variable" fo:font-size="11pt" style:text-underline-style="solid" style:text-underline-width="auto" style:text-underline-color="font-color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2" style:display-name="ListLabel 22" style:family="text">
      <style:text-properties fo:color="#1155cc" style:font-name="Calibri" fo:font-family="Calibri" style:font-family-generic="roman" style:font-pitch="variable" fo:font-size="11pt" fo:font-style="italic" style:text-underline-style="solid" style:text-underline-width="auto" style:text-underline-color="font-color" style:font-name-asian="Calibri1" style:font-family-asian="Calibri" style:font-family-generic-asian="system" style:font-pitch-asian="variable" style:font-size-asian="11pt" style:font-style-asian="italic" style:font-name-complex="Calibri1" style:font-family-complex="Calibri" style:font-family-generic-complex="system" style:font-pitch-complex="variable" style:font-size-complex="11pt" style:font-style-complex="italic"/>
    </style:style>
    <style:style style:name="ListLabel_20_23" style:display-name="ListLabel 23" style:family="text">
      <style:text-properties fo:color="#1155cc" style:font-name="Arial" fo:font-family="Arial" style:font-family-generic="roman" style:font-pitch="variable" fo:font-size="10pt" style:text-underline-style="solid" style:text-underline-width="auto" style:text-underline-color="font-color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style:style style:name="ListLabel_20_24" style:display-name="ListLabel 24" style:family="text">
      <style:text-properties fo:color="#0000ff" style:font-name="Arial" fo:font-family="Arial" style:font-family-generic="roman" style:font-pitch="variable" fo:font-size="10pt" style:text-underline-style="solid" style:text-underline-width="auto" style:text-underline-color="font-color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style:style style:name="ListLabel_20_25" style:display-name="ListLabel 25" style:family="text">
      <style:text-properties fo:color="#000080"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style:style style:name="ListLabel_20_26" style:display-name="ListLabel 26" style:family="text">
      <style:text-properties fo:color="#000080" style:font-name="Arial" fo:font-family="Arial" style:font-family-generic="roman" style:font-pitch="variable" fo:font-size="9pt" style:text-underline-style="solid" style:text-underline-width="auto" style:text-underline-color="font-color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3" style:num-suffix="-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4" style:num-suffix="-" text:bullet-char="-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5" style:num-suffix="-" text:bullet-char="-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6" style:num-suffix="-" text:bullet-char="-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7" style:num-suffix="-" text:bullet-char="-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8" style:num-suffix="-" text:bullet-char="-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9" style:num-suffix="-" text:bullet-char="-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0" style:num-suffix="-" text:bullet-char="-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padding="0in" fo:border="none"/>
      <style:text-properties fo:color="#000000" fo:font-size="10pt" style:font-size-asian="10pt" style:font-size-complex="10pt"/>
    </style:style>
    <style:style style:name="MP2" style:family="paragraph" style:parent-style-name="Standard">
      <style:paragraph-properties fo:text-align="center" style:justify-single-word="false" fo:padding="0in" fo:border="none"/>
      <style:text-properties fo:color="#000000" fo:font-size="10pt" style:font-size-asian="10pt" style:font-size-complex="10pt"/>
    </style:style>
    <style:page-layout style:name="Mpm1">
      <style:page-layout-properties fo:page-width="8.2681in" fo:page-height="11.6929in" style:num-format="1" style:print-orientation="portrait" fo:margin-top="0in" fo:margin-bottom="0in" fo:margin-left="0.4925in" fo:margin-right="0.4972in" fo:background-color="#ffffff" style:writing-mode="lr-tb" style:layout-grid-color="#c0c0c0" style:layout-grid-lines="291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72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header-left>
        <text:p text:style-name="MP1"/>
      </style:header-left>
      <style:footer>
        <text:p text:style-name="MP2"/>
      </style:footer>
      <style:footer-left>
        <text:p text:style-name="MP2"/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5" meta:object-count="0" meta:page-count="3" meta:paragraph-count="69" meta:word-count="1125" meta:character-count="7312" meta:non-whitespace-character-count="6067"/>
    <meta:generator>LibreOfficeDev/6.0.5.2$Linux_X86_64 LibreOffice_project/</meta:generator>
  </office:meta>
</office:document-meta>
</file>